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e4c6d66d5a2bd0f580405301e7bbe4.png"/>
  <manifest:file-entry manifest:media-type="image/png" manifest:full-path="Pictures/e4a784a1265e29b90fd63328213b91f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uch:infrastruktur"/><text:bookmark-start text:name="__RefHeading___infrastruktur_1"/><text:bookmark-start text:name="infrastruktur"/>Infrastruktur<text:bookmark-end text:name="__RefHeading___infrastruktur_1"/><text:bookmark-end text:name="infrastruktur"/></text:h>
      <text:h text:style-name="Heading_20_2" text:outline-level="2"><text:bookmark-start text:name="__RefHeading___gebaeudeverkabelung_2"/><text:bookmark-start text:name="gebaeudeverkabelung"/>Gebäudeverkabelung<text:bookmark-end text:name="__RefHeading___gebaeudeverkabelung_2"/><text:bookmark-end text:name="gebaeudeverkabelung"/></text:h>
      <text:p text:style-name="Text_20_body"><draw:frame draw:style-name="mediacenter" draw:name="0" text:anchor-type="paragraph" draw:z-index="0" svg:width="15.875cm" svg:height="11.913752362949cm"><draw:image xlink:href="Pictures/27e4c6d66d5a2bd0f580405301e7bbe4.png" xlink:type="simple" xlink:show="embed" xlink:actuate="onLoad"/></draw:frame></text:p>
      <text:h text:style-name="Heading_20_2" text:outline-level="2"><text:bookmark-start text:name="__RefHeading___raumausstattung_3"/><text:bookmark-start text:name="raumausstattung"/>Raumausstattung<text:bookmark-end text:name="__RefHeading___raumausstattung_3"/><text:bookmark-end text:name="raumausstattung"/></text:h>
      <text:p text:style-name="Text_20_body">Ein Unterrichtsraum sollte folgende Komponenten aufweisen</text:p>
      <text:list text:style-name="Numbering_20_1" text:continue-numbering="false">
        <text:list-item>
          <text:p text:style-name="Numbering_20_1_Content_First"> einen Accesspoint zur WLAN-Versorgung</text:p>
        </text:list-item>
        <text:list-item>
          <text:p text:style-name="Numbering_20_1_Content"> ausreichend 230V-Steckdosen zum Laden von Endgeräten in einem Installationskanal</text:p>
        </text:list-item>
        <text:list-item>
          <text:p text:style-name="Numbering_20_1_Content"> freie Netzwerkdosen (Doppeldose in der Zwischendecke nicht vergessen)</text:p>
        </text:list-item>
        <text:list-item>
          <text:p text:style-name="Numbering_20_1_Content"> ein Präsentationssystem (IWB, Beamer + Projektionsfläche oder TFT-Display ab 85 Zoll)</text:p>
        </text:list-item>
        <text:list-item>
          <text:p text:style-name="Numbering_20_1_Content"> ein „Empfangsgerät“, um drahtlos zu präsentieren</text:p>
        </text:list-item>
        <text:list-item>
          <text:p text:style-name="Numbering_20_1_Content_Last"> ein hochwertiges Audiosystem</text:p>
        </text:list-item>
      </text:list>
      <text:p text:style-name="Text_20_body"><draw:frame draw:style-name="mediacenter" draw:name="1" text:anchor-type="paragraph" draw:z-index="1" svg:width="15.875cm" svg:height="11.913752362949cm"><draw:image xlink:href="Pictures/e4a784a1265e29b90fd63328213b91f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3::43:05</meta:creation-date>
    <dc:creator>Generated</dc:creator>
    <dc:date>2026-09-12T13::43:05</dc:date>
    <dc:language>en-US</dc:language>
    <meta:editing-cycles>1</meta:editing-cycles>
    <meta:editing-duration>PT0S</meta:editing-duration>
    <dc:title>buch:infrastruktur</dc:title>
  </office:meta>
</office:document-meta>
</file>