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7de98c409d25f2d660b3a26a71a9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ta:help"/><text:bookmark-start text:name="__RefHeading___wie_kann_ich_helfen_1"/><text:bookmark-start text:name="wie_kann_ich_helfen"/>Wie kann ich helfen?<text:bookmark-end text:name="__RefHeading___wie_kann_ich_helfen_1"/><text:bookmark-end text:name="wie_kann_ich_helfen"/></text:h>
      <text:p text:style-name="Text_20_body"><draw:frame draw:style-name="mediacenter" draw:name="0" text:anchor-type="paragraph" draw:z-index="0" svg:width="7.9375cm" style:rel-width="100%" svg:height="5.27099609375cm" style:rel-height="scale"><draw:image xlink:href="Pictures/5b7de98c409d25f2d660b3a26a71a901.jpg" xlink:type="simple" xlink:show="embed" xlink:actuate="onLoad"/></draw:frame></text:p>
      <text:list text:style-name="Numbering_20_1" text:continue-numbering="false">
        <text:list-item>
          <text:p text:style-name="Numbering_20_1_Content_First"> Weise mich nicht auf <text:span text:style-name="Strong_20_Emphasis">Satzbau-, Rechtschreib- oder Grammatikfehle</text:span>r hin - <text:span text:style-name="Strong_20_Emphasis">korrigiere</text:span> sie bitte gleich!</text:p>
        </text:list-item>
        <text:list-item>
          <text:p text:style-name="Numbering_20_1_Content"> Füge <text:span text:style-name="Strong_20_Emphasis">Quellen und Verweise</text:span> auf Referenzdokumente hinzu</text:p>
        </text:list-item>
        <text:list-item>
          <text:p text:style-name="Numbering_20_1_Content"> Füge <text:span text:style-name="Strong_20_Emphasis">sinnvolle Querverweise</text:span> auf andere Inhalte des Wikis hinzu</text:p>
        </text:list-item>
        <text:list-item>
          <text:p text:style-name="Numbering_20_1_Content"> <text:span text:style-name="Strong_20_Emphasis">Verbreite die Inhalte</text:span> dieser Webseite überall, wo es dir sinnvoll erscheint</text:p>
        </text:list-item>
        <text:list-item>
          <text:p text:style-name="Numbering_20_1_Content"> <text:span text:style-name="Strong_20_Emphasis">Weise mich darauf hin</text:span>, wenn jemand Inhalte dieser Seite nicht gemäß der Lizenzbedingungen verbreitet</text:p>
        </text:list-item>
        <text:list-item>
          <text:p text:style-name="Numbering_20_1_Content_Last"> <text:span text:style-name="Strong_20_Emphasis">Ergänze eigene Erfahrungen, Materialien und Ideen</text:span> - wenn du dich mit der hier gültigen Lizenz anfreunden kann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35:58</meta:creation-date>
    <dc:creator>Generated</dc:creator>
    <dc:date>2026-09-09T22::35:58</dc:date>
    <dc:language>en-US</dc:language>
    <meta:editing-cycles>1</meta:editing-cycles>
    <meta:editing-duration>PT0S</meta:editing-duration>
    <dc:title>meta:help</dc:title>
  </office:meta>
</office:document-meta>
</file>