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ta:toc"/><text:bookmark-start text:name="__RefHeading___inhaltverzeichnis_1"/><text:bookmark-start text:name="inhaltverzeichnis"/>Inhaltverzeichnis<text:bookmark-end text:name="__RefHeading___inhaltverzeichnis_1"/><text:bookmark-end text:name="inhaltverzeichnis"/></text:h>
      <text:p text:style-name="Text_20_body">Manchmal nähert man sich einem Thema eher assoziativ und lässt sich von Schlagworten inspirieren. Du findest daher hier eine Übersicht zu allem, was bereits fertig oder zumindest weit fortgeschritten ist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Kapitel 1 - Medialitätsbewusstsein </text:p>
          </table:table-cell>
          <table:table-cell office:value-type="string" table:style-name="tablecell">
            <text:p text:style-name="tablealignleft"> Eine erweiterte Vorstellung des Medienbegriffes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edienbildungskonzept.de/meta/start" text:style-name="Internet_20_link" text:visited-style-name="Visited_20_Internet_20_Link">Einleitung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digitalitaet/start" text:style-name="Internet_20_link" text:visited-style-name="Visited_20_Internet_20_Link">Medienbegriff, Medialität und Geschichte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digitalitaet/wasisteinmedium" text:style-name="Internet_20_link" text:visited-style-name="Visited_20_Internet_20_Link">Was ist ein Medium?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digitalitaet/oralitaet" text:style-name="Internet_20_link" text:visited-style-name="Visited_20_Internet_20_Link">Oralität - das Zeitalter des Leitmediums Sprache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digitalitaet/skriptografie" text:style-name="Internet_20_link" text:visited-style-name="Visited_20_Internet_20_Link">Skriptografie - das Zeitalter des Leitmediums Schrift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digitalitaet/typografie" text:style-name="Internet_20_link" text:visited-style-name="Visited_20_Internet_20_Link">Typografie - das Zeitalter des Leitmediums (Buch-)Druck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digitalitaet/digitalitaet" text:style-name="Internet_20_link" text:visited-style-name="Visited_20_Internet_20_Link">Digitalität - das Zeitalter der Vernetzung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digitalitaet/beispiellosigkeit" text:style-name="Internet_20_link" text:visited-style-name="Visited_20_Internet_20_Link">Das Beispiellose als Begleiter des Leitmedienwechsel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pitel 2 - Das heutige Internet und seine Entwicklung  </text:p>
          </table:table-cell>
          <table:table-cell office:value-type="string" table:style-name="tablecell">
            <text:p text:style-name="tablealignleft"> Kritik an Digitalität verstehen und einordnen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edienbildungskonzept.de/internet/start" text:style-name="Internet_20_link" text:visited-style-name="Visited_20_Internet_20_Link">Die Geschichte des Internets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internet/graswurzel" text:style-name="Internet_20_link" text:visited-style-name="Visited_20_Internet_20_Link">Gründerzeit - die Phase des Graswurzelvertrauens</text:a>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internet/kommerzialisierung" text:style-name="Internet_20_link" text:visited-style-name="Visited_20_Internet_20_Link">Im Fokus des Marktes - die Phase der Kommerzialisierung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internet/personalisierung" text:style-name="Internet_20_link" text:visited-style-name="Visited_20_Internet_20_Link">Die Überwindung des klassischen Marktes - die Phase der Personalisieru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internet/google" text:style-name="Internet_20_link" text:visited-style-name="Visited_20_Internet_20_Link">Wie Google auf das iPhone reagiert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internet/addictivedesign" text:style-name="Internet_20_link" text:visited-style-name="Visited_20_Internet_20_Link">Lass' uns Geld verdienen - addictive desig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internet/staat" text:style-name="Internet_20_link" text:visited-style-name="Visited_20_Internet_20_Link">Der Staat und das personalisierte Internet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internet/gefahrenvoll" text:style-name="Internet_20_link" text:visited-style-name="Visited_20_Internet_20_Link">Ist Personalisierung im Netz automatisch gefährlich?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internet/fazit" text:style-name="Internet_20_link" text:visited-style-name="Visited_20_Internet_20_Link">Fazit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pitel 3 - Der politische und formale Rahmen der Förderprogramme  </text:p>
          </table:table-cell>
          <table:table-cell office:value-type="string" table:style-name="tablecell">
            <text:p text:style-name="tablealignleft"> Alles über die bisherigen Förderprogramm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edienbildungskonzept.de/politik/start" text:style-name="Internet_20_link" text:visited-style-name="Visited_20_Internet_20_Link">Die Geschichte des Digitalpakts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politik/kmkstrategie" text:style-name="Internet_20_link" text:visited-style-name="Visited_20_Internet_20_Link">Die KMK-Strategie "Bildung in der digitalen Welt"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politik/digitalpakt" text:style-name="Internet_20_link" text:visited-style-name="Visited_20_Internet_20_Link">Der Digitalpakt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politik/digitalpaktkritik" text:style-name="Internet_20_link" text:visited-style-name="Visited_20_Internet_20_Link">Der Digitalpakt in der Kritik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politik/corona" text:style-name="Internet_20_link" text:visited-style-name="Visited_20_Internet_20_Link">"Coronanachschläge" zum Digitalpakt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pitel 4 - Fokus Schulträger  </text:p>
          </table:table-cell>
          <table:table-cell office:value-type="string" table:style-name="tablecell">
            <text:p text:style-name="tablealignleft"> Als Schulträger sich dem Thema näher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edienbildungskonzept.de/mep/start" text:style-name="Internet_20_link" text:visited-style-name="Visited_20_Internet_20_Link">Was ist überhaupt ein Medienentwicklungsplan?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medienentwicklungsplanung" text:style-name="Internet_20_link" text:visited-style-name="Visited_20_Internet_20_Link">Medienentwicklungsplanung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medienbildungskonzept" text:style-name="Internet_20_link" text:visited-style-name="Visited_20_Internet_20_Link">Medienbildungskonzepte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akteure" text:style-name="Internet_20_link" text:visited-style-name="Visited_20_Internet_20_Link">Akteure bei einer Medienentwicklungsplanung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politikhvb" text:style-name="Internet_20_link" text:visited-style-name="Visited_20_Internet_20_Link">Politik: Bürgermeister:in / Landrat, Landräti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politikrat" text:style-name="Internet_20_link" text:visited-style-name="Visited_20_Internet_20_Link">Der Gemeinde- oder Kreisrat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politikausschuss" text:style-name="Internet_20_link" text:visited-style-name="Visited_20_Internet_20_Link">Ausschüsse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politikew" text:style-name="Internet_20_link" text:visited-style-name="Visited_20_Internet_20_Link">Einwohner:innen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politikverwaltung" text:style-name="Internet_20_link" text:visited-style-name="Visited_20_Internet_20_Link">Kommunalverwaltung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politikschulen" text:style-name="Internet_20_link" text:visited-style-name="Visited_20_Internet_20_Link">Schulen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politikberatungland" text:style-name="Internet_20_link" text:visited-style-name="Visited_20_Internet_20_Link">Beratungssysteme der Länder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politikconsulter" text:style-name="Internet_20_link" text:visited-style-name="Visited_20_Internet_20_Link">Externe Beratungsagenture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planungsbuero" text:style-name="Internet_20_link" text:visited-style-name="Visited_20_Internet_20_Link">Fachplaner / Planungsbüros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projektleitung" text:style-name="Internet_20_link" text:visited-style-name="Visited_20_Internet_20_Link">Der Kümmerer und die notwendige Projektgruppe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allgemein" text:style-name="Internet_20_link" text:visited-style-name="Visited_20_Internet_20_Link">Die Situation im fiktiven Landkreis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hvb" text:style-name="Internet_20_link" text:visited-style-name="Visited_20_Internet_20_Link">Bürgermeister:in der Kreisstadt Dreieichen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hvbbuchenhain" text:style-name="Internet_20_link" text:visited-style-name="Visited_20_Internet_20_Link">Bürgermeister:in der Samtgemeinde Buchenhai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hvbkeemoor" text:style-name="Internet_20_link" text:visited-style-name="Visited_20_Internet_20_Link">Bürgermeister:in der Gemeinde Keemoor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hvbpusemuckel" text:style-name="Internet_20_link" text:visited-style-name="Visited_20_Internet_20_Link">Stellvertreter:in des/der Bürgermeister:in der Stadt Pusemuckel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schulamt" text:style-name="Internet_20_link" text:visited-style-name="Visited_20_Internet_20_Link">Leiter:in des Schulamts der Kreisstadt Dreieiche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kreisrat" text:style-name="Internet_20_link" text:visited-style-name="Visited_20_Internet_20_Link">Erste/r Kreisrä/at/in des Landkreises Dreieichen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slgs" text:style-name="Internet_20_link" text:visited-style-name="Visited_20_Internet_20_Link">Schulleiter:in der Grundschule Hülsenmoor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slobs" text:style-name="Internet_20_link" text:visited-style-name="Visited_20_Internet_20_Link">Schulleiter:in der Oberschule Ob de Höchde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slhs" text:style-name="Internet_20_link" text:visited-style-name="Visited_20_Internet_20_Link">Schulleiter:in der Hauptschule Fuchswald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slrs" text:style-name="Internet_20_link" text:visited-style-name="Visited_20_Internet_20_Link">Schulleiter:in der Realschule Wiesmoor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mpb" text:style-name="Internet_20_link" text:visited-style-name="Visited_20_Internet_20_Link">Medienpädagogische Berater:in am Medienzentrum Dreieiche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dreieichenfazitausrollenspiel" text:style-name="Internet_20_link" text:visited-style-name="Visited_20_Internet_20_Link">Vorläufiges Fazit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schulautonomie" text:style-name="Internet_20_link" text:visited-style-name="Visited_20_Internet_20_Link">Schulautonomie und notwendige Vorgaben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infrastruktur" text:style-name="Internet_20_link" text:visited-style-name="Visited_20_Internet_20_Link">Herstellung einer einheitlichen Infrastruktur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wlan" text:style-name="Internet_20_link" text:visited-style-name="Visited_20_Internet_20_Link">Kriterien zum Aufbau eines schulweiten WLANs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internet" text:style-name="Internet_20_link" text:visited-style-name="Visited_20_Internet_20_Link">Der Internetanschluss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praesentation" text:style-name="Internet_20_link" text:visited-style-name="Visited_20_Internet_20_Link">Präsentationslösungen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beamer" text:style-name="Internet_20_link" text:visited-style-name="Visited_20_Internet_20_Link">Beamerbasierte Lösungen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lcd" text:style-name="Internet_20_link" text:visited-style-name="Visited_20_Internet_20_Link">Displaybasierte Lösunge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virtualisierung" text:style-name="Internet_20_link" text:visited-style-name="Visited_20_Internet_20_Link">Virtualisierungslösungen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notebookklasse" text:style-name="Internet_20_link" text:visited-style-name="Visited_20_Internet_20_Link">Notebookklassen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tabletklasse" text:style-name="Internet_20_link" text:visited-style-name="Visited_20_Internet_20_Link">Tabletklassen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byod" text:style-name="Internet_20_link" text:visited-style-name="Visited_20_Internet_20_Link">BYOD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support" text:style-name="Internet_20_link" text:visited-style-name="Visited_20_Internet_20_Link">Rund um ein Supportkonzep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ep/supportbemessung" text:style-name="Internet_20_link" text:visited-style-name="Visited_20_Internet_20_Link">Die Bemessung von Supportkapazitäte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pitel 5 - Fokus Schule  </text:p>
          </table:table-cell>
          <table:table-cell office:value-type="string" table:style-name="tablecell">
            <text:p text:style-name="tablealignleft"> Als Schule Medienbildung gestalte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edienbildungskonzept.de/mbk/start" text:style-name="Internet_20_link" text:visited-style-name="Visited_20_Internet_20_Link">Das Medienbildungskonzept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utopie" text:style-name="Internet_20_link" text:visited-style-name="Visited_20_Internet_20_Link">Es könnte alles so leicht sei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realiteat" text:style-name="Internet_20_link" text:visited-style-name="Visited_20_Internet_20_Link">Die Realität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suchenverarbeitenaufbewahren" text:style-name="Internet_20_link" text:visited-style-name="Visited_20_Internet_20_Link">Suchen, Verarbeiten, Aufbewahre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praesentieren" text:style-name="Internet_20_link" text:visited-style-name="Visited_20_Internet_20_Link">Produzieren und Präsentiere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kommunizierenkooperieren" text:style-name="Internet_20_link" text:visited-style-name="Visited_20_Internet_20_Link">Kommunizieren und Kooperiere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schuetzensicheragieren" text:style-name="Internet_20_link" text:visited-style-name="Visited_20_Internet_20_Link">Schützen und sicher Agiere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problemloesenhandeln" text:style-name="Internet_20_link" text:visited-style-name="Visited_20_Internet_20_Link">Problemlösen und Handel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analsierenreflektieren" text:style-name="Internet_20_link" text:visited-style-name="Visited_20_Internet_20_Link">Analysieren und Reflektiere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querschnittsaufgabe" text:style-name="Internet_20_link" text:visited-style-name="Visited_20_Internet_20_Link">Das Medienbildungskonzept als Querschnittsaufgab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nichtleitzbar" text:style-name="Internet_20_link" text:visited-style-name="Visited_20_Internet_20_Link">Das nicht leitzbare Medienbildungskonzep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phasenmodell" text:style-name="Internet_20_link" text:visited-style-name="Visited_20_Internet_20_Link">Phasen bei der Entwicklung eines Medienbildungskonzepte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unstrittig" text:style-name="Internet_20_link" text:visited-style-name="Visited_20_Internet_20_Link">Das Unstrittige unstrittig lassen - oder: Infrastruktur braucht man imme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widerstandstart" text:style-name="Internet_20_link" text:visited-style-name="Visited_20_Internet_20_Link">Unterrichts- und Schulentwicklung auf den Weg bringen - Umgang mit Schwierigkeite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widerstandanspruch" text:style-name="Internet_20_link" text:visited-style-name="Visited_20_Internet_20_Link">Der eigene Anspruch als Entwicklungshemmni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widerstandschulleitung" text:style-name="Internet_20_link" text:visited-style-name="Visited_20_Internet_20_Link">Die Schulleitung als zentrale Größ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widerstandkoenige" text:style-name="Internet_20_link" text:visited-style-name="Visited_20_Internet_20_Link">Von stillen König:innen (...aber doch meist Königen)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mbk/widerstandverweigerer" text:style-name="Internet_20_link" text:visited-style-name="Visited_20_Internet_20_Link">Kritiker und Verweigerer als wertvoll erkennen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26:19</meta:creation-date>
    <dc:creator>Generated</dc:creator>
    <dc:date>2026-09-07T08::26:19</dc:date>
    <dc:language>en-US</dc:language>
    <meta:editing-cycles>1</meta:editing-cycles>
    <meta:editing-duration>PT0S</meta:editing-duration>
    <dc:title>meta:toc</dc:title>
  </office:meta>
</office:document-meta>
</file>