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0102f0c507e994744dd56b2534856076.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mustertexte:lan"/><text:bookmark-start text:name="__RefHeading___datenverkabelung_1"/><text:bookmark-start text:name="datenverkabelung"/>Datenverkabelung<text:bookmark-end text:name="__RefHeading___datenverkabelung_1"/><text:bookmark-end text:name="datenverkabelung"/></text:h>
      <text:p text:style-name="Text_20_body">Folgendes Schaubild veranschaulicht eine grundlegende Gebäudeverkabelung:
<draw:frame draw:style-name="mediacenter" draw:name="0" text:anchor-type="paragraph" draw:z-index="0" svg:width="21.166666666667cm" style:rel-width="100%" svg:height="15.885003150599cm" style:rel-height="scale"><draw:image xlink:href="Pictures/0102f0c507e994744dd56b2534856076.png" xlink:type="simple" xlink:show="embed" xlink:actuate="onLoad"/></draw:frame></text:p>
      <text:p text:style-name="Text_20_body">In Gebäudeteilen sind zentrale Verkabelungspunkte sinnvoll, die in brandhemmenden Netzwerkschränken nach dem gängigen Stand der Technik einzurichten sind.</text:p>
      <text:p text:style-name="Text_20_body">Auch Anschlüsse für Telekommunikation (Telefon, DSL, Fernsehkabel, FTTH)  sind in diese zentralen Verkabelungspunkte zu verlegen - hier als A-Verteilung gekennzeichnet.</text:p>
      <text:p text:style-name="Text_20_body">Die einzelnen zentralen Verkabelungspunkte sind durch Glasfaserkabel (Singlemode) miteinander zu verbinden. Diese sollten mindestens vier Faserpaare aufweisen - hier rot gekennzeichnet. Idealerweise werden die Netzwerkschränke der Unterverteilungen mit Strom aus zwei unterschiedlichen Sicherungskreisen versorgt, um einen eventuellen Servertrieb mit redundanten Netzteilen zu ermöglichen.</text:p>
      <text:p text:style-name="Text_20_body">In Versammlungsbereichen (Mensa, Aula, Forum) sollten immer eine Präsentationsmöglichkeit und zusätzlich Anschlussmöglichkeiten für mehrere Accesspoints vorgesehen sein. </text:p>
      <text:p text:style-name="Text_20_body">Die Verkabelung ist mit Netzwerkkabeln des jeweils aktuellsten Verkabelungsstandards durchzuführen, um perspektivisch auch Bandbreiten jenseits von 1Gbits/s zu ermöglichen.</text:p>
      <text:p text:style-name="Text_20_body">Ein Unterrichtsraum sollte installationstechnisch für folgende Komponenten vorbereitet sein:</text:p>
      <text:list text:style-name="List_20_1" text:continue-numbering="false">
        <text:list-item>
          <text:p text:style-name="List_20_1_Content_First"> einen Accesspoint zur WLAN-Versorgung (entweder mit 2x 1Gbit/s oder 10Gbit/s über Kupferkabel anbindbar)</text:p>
        </text:list-item>
        <text:list-item>
          <text:p text:style-name="List_20_1_Content"> ausreichend 230V-Steckdosen zum Laden von Endgeräten in einem Installationskanal</text:p>
        </text:list-item>
        <text:list-item>
          <text:p text:style-name="List_20_1_Content"> freie Netzwerkdosen (Doppeldose in der Zwischendecke nicht vergessen)</text:p>
        </text:list-item>
        <text:list-item>
          <text:p text:style-name="List_20_1_Content"> ein Präsentationssystem (IWB, Beamer + Projektionsfläche oder TFT-Display ab 85 Zoll)</text:p>
        </text:list-item>
        <text:list-item>
          <text:p text:style-name="List_20_1_Content"> ein „Empfangsgerät“, um drahtlos zu präsentieren</text:p>
        </text:list-item>
        <text:list-item>
          <text:p text:style-name="List_20_1_Content_Last"> ein hochwertiges Audiosystem</text:p>
        </text:list-item>
      </text:list>
      <text:p text:style-name="Text_20_body">Die genaue Lage der jeweiligen Anschlüsse im Raum muss im Rahmen einer Baubegehung mit Fachpersonal im einzelnen besprochen und festgelegt werden. Wir weisen darauf hin, dass sowohl Planungskosten als auch die spätere Umsetzung durch Digitalpaktmittel förderfähig sind. Wir empfehlen die Erstellung der Ausschreibungstexte durch ein qualifiziertes Planungsbüro.</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08T23::43:57</meta:creation-date>
    <dc:creator>Generated</dc:creator>
    <dc:date>2026-09-08T23::43:57</dc:date>
    <dc:language>en-US</dc:language>
    <meta:editing-cycles>1</meta:editing-cycles>
    <meta:editing-duration>PT0S</meta:editing-duration>
    <dc:title>mustertexte:lan</dc:title>
  </office:meta>
</office:document-meta>
</file>